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C000000C80510FDCDE57919B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OpenSymbol" svg:font-family="OpenSymbol"/>
    <style:font-face style:name="Segoe Script" svg:font-family="'Segoe Script'" style:font-family-generic="script" style:font-pitch="variable"/>
    <style:font-face style:name="Tahoma" svg:font-family="Tahoma" style:font-family-generic="system" style:font-pitch="variable"/>
    <style:font-face style:name="Tahoma1" svg:font-family="Tahoma"/>
    <style:font-face style:name="Times New Roman" svg:font-family="'Times New Roman'" style:font-family-generic="roman" style:font-pitch="variable"/>
    <style:font-face style:name="Vladimir Script" svg:font-family="'Vladimir Script'" style:font-family-generic="script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Segoe Script" fo:font-size="20pt" style:text-underline-style="solid" style:text-underline-width="auto" style:text-underline-color="font-color" fo:font-weight="bold" style:font-size-asian="20pt" style:font-weight-asian="bold" style:font-size-complex="20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Segoe Script" fo:font-size="20pt" style:text-underline-style="solid" style:text-underline-width="auto" style:text-underline-color="font-color" fo:font-weight="bold" style:font-size-asian="20pt" style:font-weight-asian="bold" style:font-size-complex="20pt" style:font-weight-complex="bold"/>
    </style:style>
    <style:style style:name="P3" style:family="paragraph" style:parent-style-name="Standard">
      <style:paragraph-properties fo:line-height="150%" fo:text-align="start" style:justify-single-word="false"/>
      <style:text-properties style:font-name="Comic Sans MS" fo:font-size="12pt" style:text-underline-style="none" fo:font-weight="normal" style:font-size-asian="10.5pt" style:font-weight-asian="normal" style:font-size-complex="12pt" style:font-weight-complex="normal"/>
    </style:style>
    <style:style style:name="P4" style:family="paragraph" style:parent-style-name="Standard">
      <style:paragraph-properties fo:line-height="150%" fo:text-align="start" style:justify-single-word="false"/>
      <style:text-properties style:font-name="Times New Roman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5" style:family="paragraph" style:parent-style-name="Standard">
      <style:paragraph-properties fo:line-height="150%" fo:text-align="center" style:justify-single-word="false"/>
      <style:text-properties style:font-name="Vladimir Script" fo:font-size="20pt" style:text-underline-style="none" fo:font-weight="bold" style:font-size-asian="20pt" style:font-weight-asian="bold" style:font-size-complex="20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Liste de fournitures GS</text:p>
      <text:p text:style-name="P2"><draw:frame draw:style-name="fr1" draw:name="Image3" text:anchor-type="paragraph" svg:x="12.166cm" svg:y="0.314cm" svg:width="4.419cm" svg:height="3.507cm" draw:z-index="0"><draw:image xlink:href="Pictures/10000000000000FC000000C80510FDCDE57919B2.png" xlink:type="simple" xlink:show="embed" xlink:actuate="onLoad" draw:mime-type="image/png"/></draw:frame></text:p>
      <text:p text:style-name="P3">- 1 boîte de mouchoirs</text:p>
      <text:p text:style-name="P3">- 1 sac avec 1 tenue de rechange complète.</text:p>
      <text:p text:style-name="P3">- 1 gourde</text:p>
      <text:p text:style-name="P4">Noter le prénom de votre enfant sur chacune de ses affaires.</text:p>
      <text:p text:style-name="P5">Je vous souhaite de belles vacances!</text:p>
      <text:p text:style-name="P1">Liste de fournitures GS</text:p>
      <text:p text:style-name="P2"><draw:frame draw:style-name="fr1" draw:name="images1" text:anchor-type="paragraph" svg:x="12.166cm" svg:y="0.314cm" svg:width="4.419cm" svg:height="3.507cm" draw:z-index="1"><draw:image xlink:href="Pictures/10000000000000FC000000C80510FDCDE57919B2.png" xlink:type="simple" xlink:show="embed" xlink:actuate="onLoad" draw:mime-type="image/png"/></draw:frame></text:p>
      <text:p text:style-name="P3">- 1 boîte de mouchoirs</text:p>
      <text:p text:style-name="P3">- 1 sac avec 1 tenue de rechange complète.</text:p>
      <text:p text:style-name="P3">- 1 gourde</text:p>
      <text:p text:style-name="P4">Noter le prénom de votre enfant sur chacune de ses affaires.</text:p>
      <text:p text:style-name="P5">Je vous souhaite de belles vacances!</text:p>
      <text:p text:style-name="P1">Liste de fournitures GS</text:p>
      <text:p text:style-name="P2"><draw:frame draw:style-name="fr1" draw:name="images2" text:anchor-type="paragraph" svg:x="12.166cm" svg:y="0.314cm" svg:width="4.419cm" svg:height="3.507cm" draw:z-index="2"><draw:image xlink:href="Pictures/10000000000000FC000000C80510FDCDE57919B2.png" xlink:type="simple" xlink:show="embed" xlink:actuate="onLoad" draw:mime-type="image/png"/></draw:frame></text:p>
      <text:p text:style-name="P3">- 1 boîte de mouchoirs</text:p>
      <text:p text:style-name="P3">- 1 sac avec 1 tenue de rechange complète.</text:p>
      <text:p text:style-name="P3">- 1 gourde</text:p>
      <text:p text:style-name="P4">Noter le prénom de votre enfant sur chacune de ses affaires.</text:p>
      <text:p text:style-name="P5">Je vous souhaite de belles vacances!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OpenSymbol" svg:font-family="OpenSymbol"/>
    <style:font-face style:name="Segoe Script" svg:font-family="'Segoe Script'" style:font-family-generic="script" style:font-pitch="variable"/>
    <style:font-face style:name="Tahoma" svg:font-family="Tahoma" style:font-family-generic="system" style:font-pitch="variable"/>
    <style:font-face style:name="Tahoma1" svg:font-family="Tahoma"/>
    <style:font-face style:name="Times New Roman" svg:font-family="'Times New Roman'" style:font-family-generic="roman" style:font-pitch="variable"/>
    <style:font-face style:name="Vladimir Script" svg:font-family="'Vladimir Script'" style:font-family-generic="script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02.64</meta:creation-date>
    <meta:editing-duration>PT15M30S</meta:editing-duration>
    <meta:editing-cycles>7</meta:editing-cycles>
    <meta:generator>LibreOffice/7.2.3.2$Windows_X86_64 LibreOffice_project/d166454616c1632304285822f9c83ce2e660fd92</meta:generator>
    <dc:date>2025-06-25T21:16:07.474000000</dc:date>
    <meta:document-statistic meta:table-count="0" meta:image-count="3" meta:object-count="0" meta:page-count="1" meta:paragraph-count="18" meta:word-count="114" meta:character-count="579" meta:non-whitespace-character-count="483"/>
    <meta:user-defined meta:name="Info 1"/>
    <meta:user-defined meta:name="Info 2"/>
    <meta:user-defined meta:name="Info 3"/>
    <meta:user-defined meta:name="Info 4"/>
  </office:meta>
</office:document-meta>
</file>