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C000000C80510FDCDE57919B2.png" manifest:media-type="image/png"/>
  <manifest:file-entry manifest:full-path="Pictures/10000000000000C2000001034B300D1EE1B214C1.png" manifest:media-type="image/png"/>
  <manifest:file-entry manifest:full-path="Pictures/1000000000000294000001DBF3A70E844D465509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Script" svg:font-family="Script" style:font-family-generic="script" style:font-pitch="variable"/>
    <style:font-face style:name="Tahoma" svg:font-family="Tahoma" style:font-family-generic="system" style:font-pitch="variable"/>
    <style:font-face style:name="Tahoma1" svg:font-family="Tahoma"/>
    <style:font-face style:name="Times New Roman" svg:font-family="'Times New Roman'" style:font-family-generic="roman" style:font-pitch="variable"/>
    <style:font-face style:name="Vladimir Script" svg:font-family="'Vladimir Script'" style:font-family-generic="script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Script" fo:font-size="28pt" style:text-underline-style="solid" style:text-underline-width="auto" style:text-underline-color="font-color" fo:font-weight="bold" style:font-size-asian="28pt" style:font-weight-asian="bold" style:font-size-complex="28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Comic Sans MS" fo:font-size="12pt" style:text-underline-style="none" fo:font-weight="normal" style:font-size-asian="10.5pt" style:font-weight-asian="normal" style:font-size-complex="12pt" style:font-weight-complex="normal"/>
    </style:style>
    <style:style style:name="P3" style:family="paragraph" style:parent-style-name="Standard">
      <style:paragraph-properties fo:line-height="150%" fo:text-align="start" style:justify-single-word="false"/>
      <style:text-properties style:font-name="Comic Sans MS" fo:font-size="12pt" style:text-underline-style="none" fo:font-weight="normal" style:font-size-asian="10.5pt" style:font-weight-asian="normal" style:font-size-complex="12pt" style:font-weight-complex="normal"/>
    </style:style>
    <style:style style:name="P4" style:family="paragraph" style:parent-style-name="Standard">
      <style:paragraph-properties fo:text-align="start" style:justify-single-word="false"/>
      <style:text-properties style:font-name="Times New Roman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5" style:family="paragraph" style:parent-style-name="Standard">
      <style:paragraph-properties fo:text-align="start" style:justify-single-word="false"/>
      <style:text-properties style:font-name="Times New Roman" fo:font-size="12pt" style:text-underline-style="none" fo:font-weight="bold" style:font-size-asian="10.5pt" style:font-weight-asian="bold" style:font-size-complex="12pt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Vladimir Script" fo:font-size="16pt" style:text-underline-style="none" fo:font-weight="bold" style:font-size-asian="16pt" style:font-weight-asian="bold" style:font-size-complex="16pt" style:font-weight-complex="bold"/>
    </style:style>
    <style:style style:name="T1" style:family="text">
      <style:text-properties officeooo:rsid="00060929"/>
    </style:style>
    <style:style style:name="T2" style:family="text">
      <style:text-properties officeooo:rsid="00097e07"/>
    </style:style>
    <style:style style:name="T3" style:family="text">
      <style:text-properties officeooo:rsid="000ae89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3" text:anchor-type="paragraph" svg:x="12.139cm" svg:y="0.318cm" svg:width="4.419cm" svg:height="3.507cm" draw:z-index="2"><draw:image xlink:href="Pictures/10000000000000FC000000C80510FDCDE57919B2.png" xlink:type="simple" xlink:show="embed" xlink:actuate="onLoad" draw:mime-type="image/png"/></draw:frame>Liste de fournitures CP</text:p>
      <text:p text:style-name="P2"/>
      <text:p text:style-name="P3">- 1 cartable (pouvant contenir 1 cahier 24 x 32 cm)</text:p>
      <text:p text:style-name="P3">- 2 trousses (1 pour les stylos,</text:p>
      <text:p text:style-name="P3">1 pour les crayons feutres/ de couleurs)</text:p>
      <text:p text:style-name="P3">- 1 ardoise <text:span text:style-name="T1">(avec des lignes seyes: comme sur un cahier)</text:span></text:p>
      <text:p text:style-name="P3">- 2 pochettes à rabat (1 fine et 1 épaisse)</text:p>
      <text:p text:style-name="P3">- 1 règle en plastique</text:p>
      <text:p text:style-name="P3">- stylos: <text:span text:style-name="T2">1</text:span> bleu, <text:span text:style-name="T2">1</text:span> vert, <text:span text:style-name="T2">1</text:span> rouge, <text:span text:style-name="T2">1</text:span> noir (ou stylos 4 couleurs)</text:p>
      <text:p text:style-name="P3">- 10 crayons gris</text:p>
      <text:p text:style-name="P3"><draw:frame draw:style-name="fr1" draw:name="Image1" text:anchor-type="paragraph" svg:x="12.488cm" svg:y="1.057cm" svg:width="2.609cm" svg:height="3.482cm" draw:z-index="0"><draw:image xlink:href="Pictures/10000000000000C2000001034B300D1EE1B214C1.png" xlink:type="simple" xlink:show="embed" xlink:actuate="onLoad" draw:mime-type="image/png"/></draw:frame>- 10 bâtons de colle</text:p>
      <text:p text:style-name="P3">- 10 feutres ardoise</text:p>
      <text:p text:style-name="P3">- 2 gommes</text:p>
      <text:p text:style-name="P3">- 1 paire de ciseaux</text:p>
      <text:p text:style-name="P3">- 1 taille crayons avec réservoir</text:p>
      <text:p text:style-name="P3">- 1 pochette de feutres</text:p>
      <text:p text:style-name="P3">- 1 pochette de crayons de couleurs</text:p>
      <text:p text:style-name="P3">- 1 petit <text:span text:style-name="T3">sachet avec zip pour</text:span> la monnaie en carton. <text:span text:style-name="T3">(sac de congélation)</text:span></text:p>
      <text:p text:style-name="P3">- 1 sachet (type congélation avec zip) pour ranger le matériel de réserve.</text:p>
      <text:p text:style-name="P3">- 1 gourde</text:p>
      <text:p text:style-name="P3">- papier transparent (pour couvrir les fichiers).</text:p>
      <text:p text:style-name="P5">Le sachet servira à ranger le matériel de réserve (colles, gommes, crayons gris…). Il sera conserv<text:span text:style-name="T1">é</text:span> dans la classe et chaque élève pourra prendre ce dont il a besoin au fur et à mesure dans SON sachet. </text:p>
      <text:p text:style-name="P5"/>
      <text:p text:style-name="P4"><draw:frame draw:style-name="fr1" draw:name="Image2" text:anchor-type="paragraph" svg:x="1.009cm" svg:y="0.758cm" svg:width="4.397cm" svg:height="2.757cm" draw:z-index="1"><draw:image xlink:href="Pictures/1000000000000294000001DBF3A70E844D465509.jpg" xlink:type="simple" xlink:show="embed" xlink:actuate="onLoad" draw:mime-type="image/jpeg"/></draw:frame>Noter le prénom de votre enfant sur chacun de ses objets et chacun de ses crayons.</text:p>
      <text:p text:style-name="P4"/>
      <text:p text:style-name="P6">Je vous souhaite de belles vacances!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omic Sans MS" svg:font-family="'Comic Sans MS'" style:font-family-generic="script" style:font-pitch="variable"/>
    <style:font-face style:name="Script" svg:font-family="Script" style:font-family-generic="script" style:font-pitch="variable"/>
    <style:font-face style:name="Tahoma" svg:font-family="Tahoma" style:font-family-generic="system" style:font-pitch="variable"/>
    <style:font-face style:name="Tahoma1" svg:font-family="Tahoma"/>
    <style:font-face style:name="Times New Roman" svg:font-family="'Times New Roman'" style:font-family-generic="roman" style:font-pitch="variable"/>
    <style:font-face style:name="Vladimir Script" svg:font-family="'Vladimir Script'" style:font-family-generic="script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02.64</meta:creation-date>
    <meta:editing-duration>PT39M18S</meta:editing-duration>
    <meta:editing-cycles>11</meta:editing-cycles>
    <meta:generator>LibreOffice/7.2.3.2$Windows_X86_64 LibreOffice_project/d166454616c1632304285822f9c83ce2e660fd92</meta:generator>
    <dc:date>2026-04-15T09:35:05.539000000</dc:date>
    <meta:document-statistic meta:table-count="0" meta:image-count="3" meta:object-count="0" meta:page-count="1" meta:paragraph-count="23" meta:word-count="204" meta:character-count="1035" meta:non-whitespace-character-count="853"/>
    <meta:user-defined meta:name="Info 1"/>
    <meta:user-defined meta:name="Info 2"/>
    <meta:user-defined meta:name="Info 3"/>
    <meta:user-defined meta:name="Info 4"/>
  </office:meta>
</office:document-meta>
</file>